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вещение-на-улице-маршала-катукова-восстановлено"/>Освещение на улице Маршала Катукова восстановлено<text:bookmark-end text:name="освещение-на-улице-маршала-катукова-восстановлено"/></text:h>
      <text:p text:style-name="First_20_paragraph">31.05.2021</text:p>
      <text:p text:style-name="Text_20_body"><text:line-break/>Сотрудники коммунальных служб восстановили освещение в подъезде дома 15, корп.1, на улице Маршала Катукова. Об этом сообщили сотрудники «Жилищника района Строгино».</text:p>
      <text:p text:style-name="Text_20_body">«По адресу, указанному в обращении, выполнены работы по замене перегоревшей лампы в светильнике на этаже № 10 в подъезде № 6. В настоящее время освещение в подъезде № 6 находится в исправном рабочем состоянии», — говорится в сообщении.</text:p>
      <text:p text:style-name="Text_20_body">Напомним, что по всем вопросам, связанным с работой коммунальных служб, можно также обращаться в управу района по адресу: Москва, ул. Маршала Катукова, д.19, корп. 1 Телефон: 8 (495) 750-67-78.</text:p>
      <text:p text:style-name="Text_20_body"><text:line-break/></text:p>
      <text:p text:style-name="Text_20_body">Адрес страницы: <text:a xlink:type="simple" xlink:href="http://strogino.mos.ru/presscenter/news/detail/9993280.html" office:name=""><text:span text:style-name="Definition">http://strogino.mos.ru/presscenter/news/detail/9993280.html</text:span></text:a></text:p>
      <text:p text:style-name="Text_20_body"><text:a xlink:type="simple" xlink:href="http://strogino.mos.ru" office:name=""><text:span text:style-name="Definition">Управа района Строг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8T09:37:24Z</meta:creation-date>
    <dc:date>2023-06-18T09:37:24Z</dc:date>
  </office:meta>
</office:document-meta>
</file>