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утболисты-из-строгина-помогли-приюту-для-собак"/>Футболисты из Строгина помогли приюту для собак<text:bookmark-end text:name="футболисты-из-строгина-помогли-приюту-для-собак"/></text:h>
      <text:p text:style-name="First_20_paragraph">04.12.2020</text:p>
      <text:p text:style-name="Text_20_body">Футболисты юношеской команды футбольного клуба «Строгино» помогли приюту для бездомных собак из Химок. Об этом сообщает пресс-служба футбольного клуба.</text:p>
      <text:p text:style-name="Text_20_body">«Футболисты команды U16 (команда, где выступают игроки до 16 лет — прим. ред.) Алимхан Алимханов, Иван Васильев и Андрей Мельник посетили Шереметьевский приют для собак. Ребята привезли корм, уделили внимание животным и даже поиграли с одним из питомцев в мяч», — говорится в сообщении.</text:p>
      <text:p text:style-name="Text_20_body">Сообщается, что инициатива была приурочена ко Всемирному дню домашних животных.</text:p>
      <text:p text:style-name="Text_20_body"><text:line-break/></text:p>
      <text:p text:style-name="Text_20_body">Адрес страницы: <text:a xlink:type="simple" xlink:href="http://strogino.mos.ru/presscenter/news/detail/9503091.html" office:name=""><text:span text:style-name="Definition">http://strogino.mos.ru/presscenter/news/detail/9503091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9T15:37:29Z</meta:creation-date>
    <dc:date>2023-07-29T15:37:29Z</dc:date>
  </office:meta>
</office:document-meta>
</file>