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силение-внимание-дети-с-24-по-27-ноября-2020"/>Усиление «Внимание, дети!» с 24 по 27 ноября 2020<text:bookmark-end text:name="усиление-внимание-дети-с-24-по-27-ноября-2020"/></text:h>
      <text:p text:style-name="First_20_paragraph">24.11.2020</text:p>
      <text:p text:style-name="Text_20_body"><text:span text:style-name="T1">            </text:span>На территории Северо-Западного административного округа с 24 по  27 ноября 2020 года будет проводится Усиление «Внимание дети!» направленное на снижение детского дорожно-транспортного травматизма.</text:p>
      <text:p text:style-name="Text_20_body">ОГИБДД УВД по СЗАО ГУ МВД России по г. Москве предупреждает детей: строго соблюдать ПДД, не выходить на проезжую часть из-за препятствия, ограничивающих видимость, переходить проезжую часть только по пешеходным переходам и напоминает о том, что опасно играть и перебегать проезжую часть!</text:p>
      <text:p text:style-name="Text_20_body">Уважаемых родителей и водителей просим строго соблюдать скоростной режим, проезжая мимо детских учреждений, остановок общественного транспорта и мест вероятного появления детей, следить за техническим состоянием своего транспортного средства, при перевозке ребенка в автомашине применять ремни безопасности и удерживающие устройства. Просим ежедневно напоминать детям о правилах безопасного поведения на проезжей части, не оставлять детей без присмотра рядом с дорогой и обеспечить им безопасный досуг!</text:p>
      <text:p text:style-name="Text_20_body"><text:line-break/></text:p>
      <text:p text:style-name="Text_20_body">Адрес страницы: <text:a xlink:type="simple" xlink:href="http://strogino.mos.ru/presscenter/news/detail/9454496.html" office:name=""><text:span text:style-name="Definition">http://strogino.mos.ru/presscenter/news/detail/9454496.html</text:span></text:a></text:p>
      <text:p text:style-name="Text_20_body"><text:a xlink:type="simple" xlink:href="http://strogino.mos.ru" office:name=""><text:span text:style-name="Definition">Управа района Строг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5T01:01:36Z</meta:creation-date>
    <dc:date>2023-06-15T01:01:36Z</dc:date>
  </office:meta>
</office:document-meta>
</file>