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данию-центра-социального-обслуживания-некрасовка-присвоен-кадастровый-номер"/>Зданию центра социального обслуживания «Некрасовка» присвоен кадастровый номер<text:bookmark-end text:name="зданию-центра-социального-обслуживания-некрасовка-присвоен-кадастровый-номер"/></text:h>
      <text:p text:style-name="First_20_paragraph">12.08.2020</text:p>
      <text:p text:style-name="Text_20_body">Управлением Росреестра по Москве поставлено на кадастровый учет здание Центра социального обслуживания (ЦСО) населения города Москвы «Некрасовка», расположенное по адресу: 1-ая Вольская улица, дом 9 (ЮВАО).</text:p>
      <text:p text:style-name="Text_20_body">Трехэтажное здание общей площадью 3,3 тыс. квадратных метров рассчитано на 206 мест и приспособлено для передвижения маломобильных людей.</text:p>
      <text:p text:style-name="Text_20_body">По информации Правительства Москвы, объект предназначен для проведения социальных, оздоровительных, профилактических и педагогических мероприятий, направленных на социальную поддержку и обслуживание различных групп населения района Некрасовка. В нем обустроены отделения дневного пребывания, социальной реабилитации, срочного социального обслуживания, конференц-зал, столовая, а также помещения административно-хозяйственной группы.</text:p>
      <text:p text:style-name="Text_20_body"><text:line-break/></text:p>
      <text:p text:style-name="Text_20_body"><text:span text:style-name="T1">Об Управлении Росреестра по Москве</text:span></text:p>
      <text:p text:style-name="Text_20_body">На территории Москвы функции по организации единой системы государственного кадастрового учета недвижимости, государственной регистрации прав на недвижимое имущество и сделок с ним, а также инфраструктуры пространственных данных осуществляет Управление Федеральной службы государственной регистрации, кадастра и картографии по Москве (Управление Росреестра по Москве). Руководителем Управления Росреестра по Москве является Игорь Майданов.</text:p>
      <text:p text:style-name="Text_20_body"><text:span text:style-name="T1">Контакты для СМИ</text:span></text:p>
      <text:p text:style-name="Text_20_body">Пресс-служба</text:p>
      <text:p text:style-name="Text_20_body">Управления Федеральной службы государственной регистрации, кадастра и картографии (Росреестра) по Москве</text:p>
      <text:p text:style-name="Text_20_body">+7 (495) 957-68-03 вн.: 48-03</text:p>
      <text:p text:style-name="Text_20_body"><text:a xlink:type="simple" xlink:href="mailto:press77rosreestr@yandex.ru" office:name=""><text:span text:style-name="Definition">press77rosreestr@yandex.ru</text:span></text:a></text:p>
      <text:p text:style-name="Text_20_body"><text:span text:style-name="T2">press@mosregistr.ru</text:span></text:p>
      <text:p text:style-name="Text_20_body"><text:a xlink:type="simple" xlink:href="http://www.rosreestr.ru/" office:name=""><text:span text:style-name="Definition">www.rosreestr.ru</text:span></text:a></text:p>
      <text:p text:style-name="Text_20_body">115 191, г. Москва, ул. Б. Тульская, д. 15</text:p>
      <text:p text:style-name="Text_20_body"><text:line-break/></text:p>
      <text:p text:style-name="Text_20_body">Адрес страницы: <text:a xlink:type="simple" xlink:href="http://strogino.mos.ru/presscenter/news/detail/9124933.html" office:name=""><text:span text:style-name="Definition">http://strogino.mos.ru/presscenter/news/detail/9124933.html</text:span></text:a></text:p>
      <text:p text:style-name="Text_20_body"><text:a xlink:type="simple" xlink:href="http://strogino.mos.ru" office:name=""><text:span text:style-name="Definition">Управа района Строг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3T01:40:01Z</meta:creation-date>
    <dc:date>2023-10-03T01:40:01Z</dc:date>
  </office:meta>
</office:document-meta>
</file>