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рогине-появится-велопрокат"/>В Строгине появится велопрокат<text:bookmark-end text:name="в-строгине-появится-велопрокат"/></text:h>
      <text:p text:style-name="First_20_paragraph">05.06.2020</text:p>
      <text:p text:style-name="Text_20_body"><text:line-break/><text:span text:style-name="T1">Система общественного городского велопроката «Велобайк» расширит территорию присутствия в Северо-Западном административном округе столицы. Прокат начнет работу в девяти новых районах Москвы, в том числе в Строгине и в Щукине.</text:span></text:p>
      <text:p text:style-name="Text_20_body"><text:span text:style-name="T2">«Ежедневно все оборудование будет тщательно обрабатываться дезинфицирующими средствами. При этом «Велобайк» рекомендует использовать маску, перчатки во время поездок, протирать руль, седло и блок управления на руле антисептическими салфетками, а также иметь цифровой пропуск на передвижение по Москве», – отметили в банке ВТБ, при поддержке которого правительство столицы реализует проект городского велопроката.</text:span></text:p>
      <text:p text:style-name="Text_20_body">Всего в этом году москвичам будут доступны 629 точек проката и 6500 велосипедов. Более 100 станций проката оборудуют электровелосипедами.</text:p>
      <text:p text:style-name="Text_20_body"><text:line-break/></text:p>
      <text:p text:style-name="Text_20_body">Адрес страницы: <text:a xlink:type="simple" xlink:href="http://strogino.mos.ru/presscenter/news/detail/8950539.html" office:name=""><text:span text:style-name="Definition">http://strogino.mos.ru/presscenter/news/detail/8950539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3:58:35Z</meta:creation-date>
    <dc:date>2023-06-29T03:58:35Z</dc:date>
  </office:meta>
</office:document-meta>
</file>