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асатели-достали-из-коллектора-на-улице-твардовского-выводок-утят"/>Спасатели достали из коллектора на улице Твардовского выводок утят<text:bookmark-end text:name="спасатели-достали-из-коллектора-на-улице-твардовского-выводок-утят"/></text:h>
      <text:p text:style-name="First_20_paragraph">22.05.2020</text:p>
      <text:p text:style-name="Text_20_body"><text:line-break/><text:span text:style-name="T1">Столичные спасатели на улице Твардовского достали из водопроводного коллектора упавших туда утят. Об этом сообщило Агентство городских новостей «Москва» со ссылкой на пресс-службу столичного департамента по делам гражданской обороны, чрезвычайным ситуациям и пожарной безопасности.</text:span></text:p>
      <text:p text:style-name="Text_20_body"><text:span text:style-name="T2">«22 мая дежурная смена выезжала по адресу: ул. Твардовского, д. 6. Заявители позвонили на номер 112 и сообщили, что маленькие утята упали в водопроводный коллектор, достать утят без помощи спасателей невозможно. По прибытии спасатели с помощью штурмовой лестницы спустились в коллектор, поймали и посадили утят в коробку, после чего достали птенцов из ямы», – говорится в сообщении.</text:span></text:p>
      <text:p text:style-name="Text_20_body">В пресс-службе департамента по делам ГОЧСиПБ отметили, что спасенных утят вернули матери.</text:p>
      <text:p text:style-name="Text_20_body"><text:line-break/></text:p>
      <text:p text:style-name="Text_20_body">Адрес страницы: <text:a xlink:type="simple" xlink:href="http://strogino.mos.ru/presscenter/news/detail/8915967.html" office:name=""><text:span text:style-name="Definition">http://strogino.mos.ru/presscenter/news/detail/8915967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10:32:25Z</meta:creation-date>
    <dc:date>2023-06-18T10:32:25Z</dc:date>
  </office:meta>
</office:document-meta>
</file>