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поддержки-встретили-весну"/>Воспитанники «Поддержки» встретили весну<text:bookmark-end text:name="воспитанники-поддержки-встретили-весну"/></text:h>
      <text:p text:style-name="First_20_paragraph">22.02.2015</text:p>
      <text:p text:style-name="Text_20_body">В пятницу, 20 февраля, Масленицу праздновали в школе № 1673 «Поддержка.</text:p>
      <text:p text:style-name="Text_20_body">В школьном дворе собрались дети, их родители, организаторы праздника. Его устроили муниципалитет ВМО Строгино совместно с представителями общественной молодежной палаты при муниципальном Собрании и местное отделение партии «Единая Россия» при поддержке благотворительного фонда «Согрей добром».</text:p>
      <text:p text:style-name="Text_20_body">Скоморохи играли с детьми в мяч, водили хороводы. Ребятам рассказали о значении каждого дня Масленицы, а затем все плясали и отгадывали загадки, вспоминали пословицы и поговорки. Школьникам раздали подарки от фонда - конфеты и игрушки.</text:p>
      <text:p text:style-name="Text_20_body"><text:line-break/></text:p>
      <text:p text:style-name="Text_20_body">Адрес страницы: <text:a xlink:type="simple" xlink:href="http://strogino.mos.ru/presscenter/news/detail/1604528.html" office:name=""><text:span text:style-name="Definition">http://strogino.mos.ru/presscenter/news/detail/1604528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7T05:28:19Z</meta:creation-date>
    <dc:date>2024-04-27T05:28:19Z</dc:date>
  </office:meta>
</office:document-meta>
</file>