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е-спецназовцы-почтили-память-ликвидаторов-чернобыльской-катастрофы"/>Столичные спецназовцы почтили память ликвидаторов Чернобыльской катастрофы<text:bookmark-end text:name="столичные-спецназовцы-почтили-память-ликвидаторов-чернобыльской-катастрофы"/></text:h>
      <text:p text:style-name="First_20_paragraph">28.04.2025</text:p>
      <text:p text:style-name="Text_20_body">Сотрудники ОМОН «Авангард» и СОБР Главного управления Росгвардии по городу Москве в День участников ликвидаций последствий радиационных аварий и катастроф и памяти жертв этих аварий и катастроф приняли участие в памятных мероприятиях.</text:p>
      <text:p text:style-name="Text_20_body">Росгвардейцы возложили цветы к памятникам «Ликвидаторам аварии на Чернобыльской АЭС» на Поклонной горе и на Митинском кладбище</text:p>
      <text:p text:style-name="Text_20_body">В знак глубокого уважения и признательности участники церемоний почтили память погибших минутой молчания.</text:p>
      <text:p text:style-name="Text_20_body"><text:line-break/></text:p>
      <text:p text:style-name="Text_20_body">Адрес страницы: <text:a xlink:type="simple" xlink:href="http://strogino.mos.ru/presscenter/news/detail/12938734.html" office:name=""><text:span text:style-name="Definition">http://strogino.mos.ru/presscenter/news/detail/12938734.html</text:span></text:a></text:p>
      <text:p text:style-name="Text_20_body"><text:a xlink:type="simple" xlink:href="http://strogino.mos.ru" office:name=""><text:span text:style-name="Definition">Управа района Строг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8T08:32:15Z</meta:creation-date>
    <dc:date>2025-04-28T08:32:15Z</dc:date>
  </office:meta>
</office:document-meta>
</file>