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четным-жителем-района-строгино-стала-ветеран-вов"/>Почетным жителем района Строгино стала ветеран ВОВ<text:bookmark-end text:name="почетным-жителем-района-строгино-стала-ветеран-вов"/></text:h>
      <text:p text:style-name="First_20_paragraph">25.04.2025</text:p>
      <text:p text:style-name="Text_20_body"><text:span text:style-name="T1">25.04.2025. Звание «Почетный житель муниципального округа Строгино в городе Москве» присвоено ветерану Великой Отечественной Маргарите Федоровне Белавиной.</text:span></text:p>
      <text:p text:style-name="Text_20_body">Как сообщили в пресс-службе Префектуры СЗАО, в 12 лет Маргарита Белавина стала «дочерью полка», сбежав из дома с военным обозом защищать Родину. На фронте освоила несколько мужских специальностей — минёра, радиста и заряжающего артиллерийского орудия.</text:p>
      <text:p text:style-name="Text_20_body">Восстановившись после несколько ранений, из госпиталя Маргарита Белавина снова вернулась на поле боя. Была минером, радисткой, служила в артиллерийской части. Освобождала Сталинград, Краснодар, Ростов. Победу встретила на Украине. После войны Маргарита Федоровна, получив профессию учителя, уехала на Камчатку. Там 55 лет преподавала историю, литературу, русский язык.</text:p>
      <text:p text:style-name="Text_20_body">Как очевидец, Маргарита Федоровна всю жизнь передает молодому поколению историческую правду о войне. Она полна энтузиазма и сегодня признается, что не привыкла жить только для себя, поэтому по мере сил и возможностей продолжает заниматься военно-патриотическим воспитанием подростков.</text:p>
      <text:p text:style-name="Text_20_body"><text:line-break/></text:p>
      <text:p text:style-name="Text_20_body">Адрес страницы: <text:a xlink:type="simple" xlink:href="http://strogino.mos.ru/presscenter/news/detail/12937306.html" office:name=""><text:span text:style-name="Definition">http://strogino.mos.ru/presscenter/news/detail/12937306.html</text:span></text:a></text:p>
      <text:p text:style-name="Text_20_body"><text:a xlink:type="simple" xlink:href="http://strogino.mos.ru" office:name=""><text:span text:style-name="Definition">Управа района Строг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5T14:52:56Z</meta:creation-date>
    <dc:date>2025-04-25T14:52:56Z</dc:date>
  </office:meta>
</office:document-meta>
</file>