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знать-об-астероидах-и-жизни-юрия-гагарина-после-полета-вднх-приглашает-на-культурно-просветительские-мероприятия"/>Узнать об астероидах и жизни Юрия Гагарина после полета: ВДНХ приглашает на культурно-просветительские мероприятия<text:bookmark-end text:name="узнать-об-астероидах-и-жизни-юрия-гагарина-после-полета-вднх-приглашает-на-культурно-просветительские-мероприятия"/></text:h>
      <text:p text:style-name="First_20_paragraph">12.03.2025</text:p>
      <text:p text:style-name="Text_20_body"><text:span text:style-name="T1">15 и 16 марта ВДНХ приглашает на культурно-просветительские мероприятия. Гостям расскажут о методах сравнительного сказковедения, изучении астероидов и комет, а также о том, чем занимался первый космонавт планеты Юрий Гагарин после своего легендарного полета.</text:span></text:p>
      <text:p text:style-name="Text_20_body"><text:span text:style-name="T1">15 марта в 15:00</text:span> в павильоне «Рабочий и колхозница» состоится <text:a xlink:type="simple" xlink:href="https://lektorij.vdnh.ru/events/lektsiya-natali-petrovoy-skazki-pokhozhie-i-raznye-metody-sravnitelnogo-skazkovedeniya-" office:name=""><text:span text:style-name="Definition">лекция «Сказки похожие и разные: методы сравнительного сказковедения»</text:span></text:a>. Речь пойдет о том, как наука о фольклоре объясняет сходство сказочных традиций разных народов мира, как распространение фольклорных мотивов связано с древнейшими миграциями, почему родиной всех сказок считается Древняя Индия и сколько историй о Золушке есть по всему миру. Возрастные ограничения: 10+. Лекцию прочтет фольклорист и культуролог Наталья Петрова. На мероприятии можно будет приобрести и подписать книгу автора.</text:p>
      <text:p text:style-name="Text_20_body"><text:span text:style-name="T1">В 16:00</text:span> в конгресс-зале Центра «Космонавтика и авиация» пройдет <text:a xlink:type="simple" xlink:href="https://lektorij.vdnh.ru/events/lektsiya-izuchenie-asteroidov-i-komet-kosmicheskimi-missiyami-" office:name=""><text:span text:style-name="Definition">лекция «Изучение астероидов и комет космическими миссиями»</text:span></text:a>. С 1970-х годов космические аппараты начали детальное изучение малых тел Солнечной системы, а спустя всего пару десятилетий осуществили и мягкую посадку на их поверхность. Что они обнаружили там? Какие тайны раскрыли? Что будет, если «торпедировать» комету или астероид? На эти и другие вопросы ответит Леонид Еленин — научный сотрудник Института прикладной математики им. Келдыша РАН, первооткрыватель комет и астероидов.</text:p>
      <text:p text:style-name="Text_20_body"><text:span text:style-name="T1">16 марта в 14:00</text:span> в конгресс-зале Центра «Космонавтика и авиация» можно послушать <text:a xlink:type="simple" xlink:href="https://lektorij.vdnh.ru/events/lektsiya-gagarin-sem-let-posle-chem-zanimalsya-yuriy-gagarin-posle-svoego-legendarnogo-poleta" office:name=""><text:span text:style-name="Definition">лекцию «Гагарин, семь лет после. Чем занимался Юрий Гагарин после своего легендарного полета»</text:span></text:a>. 12 апреля 1961 года Юрий Гагарин навсегда вписал свое имя в историю, став первым космонавтом планеты. Но что он делал после полета? В каких странах ему удалось побывать и о чем договориться? О чем первый космонавт разговаривал с Фиделем Кастро, королевой Елизаветой и Джавахарлалом Неру? Чем занимался в свободное время? Какой спорт любил? Об этом и многом другом расскажет Михаил Котов — научный журналист, популяризатор космонавтики, директор по развитию Летней космической школы.</text:p>
      <text:p text:style-name="Text_20_body">Проведение мероприятий для всей семьи на ВДНХ соответствует задачам национального проекта «Семья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strogino.mos.ru/presscenter/news/detail/12853133.html" office:name=""><text:span text:style-name="Definition">http://strogino.mos.ru/presscenter/news/detail/12853133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2T11:26:40Z</meta:creation-date>
    <dc:date>2025-03-12T11:26:40Z</dc:date>
  </office:meta>
</office:document-meta>
</file>