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знать-об-итогах-премии-оскар-2025-и-вавилонской-башне-вднх-приглашает-на-культурно-просветительские-мероприятия"/>Узнать об итогах премии «Оскар-2025» и Вавилонской башне: ВДНХ приглашает на культурно-просветительские мероприятия<text:bookmark-end text:name="узнать-об-итогах-премии-оскар-2025-и-вавилонской-башне-вднх-приглашает-на-культурно-просветительские-мероприятия"/></text:h>
      <text:p text:style-name="First_20_paragraph">04.03.2025</text:p>
      <text:p text:style-name="Text_20_body"><text:span text:style-name="T1">С 6 по 9 марта ВДНХ приглашает на культурно-просветительские мероприятия. Гостям расскажут о премии «Оскар», Вавилонской башне, профессиональном сленге. Также можно посмотреть на научные бои студентов Высшей школы экономики и поучаствовать в интеллектуальном квизе.</text:span></text:p>
      <text:p text:style-name="Text_20_body"><text:span text:style-name="T1">6 марта в 19:00</text:span> в павильоне «Рабочий и колхозница» состоится <text:a xlink:type="simple" xlink:href="https://lektorij.vdnh.ru/events/lektsiya-oskar-2025-itogi-smysly-i-istoriya-premii" office:name=""><text:span text:style-name="Definition">лекция «Оскар-2025»: итоги, смыслы и история премии»</text:span></text:a>. Участники проанализируют, как менялась премия на протяжении десятилетий и как каждый год ей удавалось отразить и предсказать перемены в мире. Лекцию прочтет кинокритик, обозреватель, ведущий курса истории сериалов в Московской школе кино Егор Москвитин.</text:p>
      <text:p text:style-name="Text_20_body"><text:span text:style-name="T1">7 марта в 18:00</text:span> в павильоне «Рабочий и колхозница» пройдет <text:a xlink:type="simple" xlink:href="https://lektorij.vdnh.ru/events/nauchnye-boi-vyshka-" office:name=""><text:span text:style-name="Definition">первый полуфинал</text:span></text:a> VIII сезона «Научных боев». Это проект Высшей школы экономики, в рамках которого молодые исследователи-студенты понятно и увлекательно рассказывают о своих исследованиях из разных областей науки. Лучшего спикера выбирает аудитория — зрители и жюри. На мероприятии будут обсуждаться следующие темы: мир советского двора, как создают искусственные органы, как разгадать тайный шифр или что такое марковские цепи, как ваши данные могут лишить вас научной статьи.</text:p>
      <text:p text:style-name="Text_20_body"><text:span text:style-name="T1">8 марта в 16:00</text:span> в конгресс-зале Центра «Космонавтика и авиация» можно поучаствовать в <text:a xlink:type="simple" xlink:href="https://lektorij.vdnh.ru/events/kviz-klyuch-na-start-kosmos-glazami-zhenshchin-" office:name=""><text:span text:style-name="Definition">квизе «Ключ на старт. Космос глазами женщин»</text:span></text:a>. Что можно найти в косметичке на борту МКС? Сложно ли в космосе сделать прическу? Отличаются ли требования к женщинам-космонавтам от традиционных? Почему среди более сотни российских космонавтов всего пять женских имен? На эти и другие вопросы можно найти ответы на квизе, который будет интересен взрослым и подросткам старше 12 лет.</text:p>
      <text:p text:style-name="Text_20_body"><text:span text:style-name="T1">9 марта в 15:00</text:span> в павильоне «Рабочий и колхозница» состоится <text:a xlink:type="simple" xlink:href="https://lektorij.vdnh.ru/events/lektsiya-dmitriya-taratorina-chto-ne-tak-s-vavilonskoy-bashney-zagadki-i-smysly-tsivilizatsii-drevne" office:name=""><text:span text:style-name="Definition">лекция «Что не так с Вавилонской башней? Загадки и смыслы цивилизации Древнего Междуречья»</text:span></text:a> из нового цикла «Судьба цивилизаций». Советские архитекторы и скульпторы заимствовали и трансформировали образы самых разных эпох и регионов планеты, от Вавилонии до Древнего Рима. А что мы знаем об этих цивилизациях, помимо того, что сохранилось в памяти из школьной программы? Откуда пришли шумеры? Как могут раскопки древнего города разрушить базис теории Карла Маркса? Как история Вавилона повлияла и на выбор Александра Невского, и на творчество советских архитекторов, и на песни Боба Марли? На эти и другие вопросы ответит историк, писатель Дмитрий Тараторин.</text:p>
      <text:p text:style-name="Text_20_body"><text:span text:style-name="T1">В 18:00</text:span> на этой же площадке Музейного города ВДНХ можно послушать лекцию <text:a xlink:type="simple" xlink:href="https://lektorij.vdnh.ru/events/lektsiya-antona-somina-ref-s-molochkoy-na-vladik-ne-ushyel-ili-nemnogo-o-professiolektakh-" office:name=""><text:span text:style-name="Definition">«Реф с молочкой на Владик не ушел, или Немного о профессиолектах»</text:span></text:a>. Как возникает профессиональный сленг? Какие языковые механизмы создают слова профессиональных жаргонов? Какие фонетические и грамматические особенности есть в профессиолектах? Где встречаются «физики» и «юрики»? Чем различаются «подснежники» полицейских и автомобилистов? Об этом и многом другом расскажет Антон Сомин — старший преподаватель Института лингвистики Российского государственного гуманитарного университета и Школы лингвистики университета «Высшая школа экономики».</text:p>
      <text:p text:style-name="Text_20_body">Проведение мероприятий для всей семьи на ВДНХ соответствует задачам национального проекта «Семья».</text:p>
      <text:p text:style-name="Text_20_body"><text:line-break/></text:p>
      <text:p text:style-name="Text_20_body">Адрес страницы: <text:a xlink:type="simple" xlink:href="http://strogino.mos.ru/presscenter/news/detail/12838074.html" office:name=""><text:span text:style-name="Definition">http://strogino.mos.ru/presscenter/news/detail/12838074.html</text:span></text:a></text:p>
      <text:p text:style-name="Text_20_body"><text:a xlink:type="simple" xlink:href="http://strogino.mos.ru" office:name=""><text:span text:style-name="Definition">Управа района Строг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4T07:59:32Z</meta:creation-date>
    <dc:date>2025-03-04T07:59:32Z</dc:date>
  </office:meta>
</office:document-meta>
</file>