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76-тысяч-россиян-старшего-поколения-побывали-в-центрах-общения-социального-фонда"/>Более 76 тысяч россиян старшего поколения побывали в центрах общения Социального фонда<text:bookmark-end text:name="более-76-тысяч-россиян-старшего-поколения-побывали-в-центрах-общения-социального-фонда"/></text:h>
      <text:p text:style-name="First_20_paragraph">01.08.2023</text:p>
      <text:p text:style-name="Text_20_body"><text:span text:style-name="T1">Филиал № 9 Отделения Социального фонда России по г. Москве и Московской области</text:span> информирует, что свыше 76 тыс. людей серебряного возраста посетили мероприятия, организованные центрами общения Социального фонда России. Специалисты фонда проводят для гостей центров лекции по здоровому образу жизни и активному долголетию, занятия компьютерной и финансовой грамотностью, психологические тренинги, шахматные турниры, творческие и кулинарные мастер-классы.</text:p>
      <text:p text:style-name="Text_20_body">Сегодня по всей стране действует уже 159 центров. Они начали открываться осенью прошлого года в рамках пилотного проекта, цель которого – улучшить качество жизни людей старшего поколения. Чтобы обеспечить гостям разнообразный и качественный досуг, Социальный фонд организует в центрах зоны отдыха, мини-библиотеки, компьютеры с выходом в интернет, пространства для массовых мероприятий.<text:span text:style-name="T1"> </text:span></text:p>
      <text:p text:style-name="Text_20_body"><text:span text:style-name="T1">На площадках клиентских служб Отделения</text:span> Социального фонда России по г. Москве и Московской области <text:span text:style-name="T1">работают 2 центра общения старшего поколения: в Зарайске и Лотошино.</text:span> «Открытый нами центр на базе клиентской службы «Лотошино» <text:span text:style-name="T1">Филиала № 9 ОСФР по г. Москве и Московской области</text:span> придал новый импульс для общения, расширения дружеских контактов, творчества и дополнительного обучения компьютерной и финансовой грамотности людей в возрасте», - отметила руководитель Филиала Людмила Тарасова. </text:p>
      <text:p text:style-name="Text_20_body">Новый формат досуга для старшего поколения оказался востребован – всего на базе центра в Лотошино уже прошли 78 мероприятий, в которых приняли участие 557 человек. Для гостей центра Филиал организует встречи с представителями органов власти, проводит лекции по здоровому образу жизни, активному долголетию, психологические мини-тренинги, мастер-классы и презентации. Также в центре общения проходят виртуальные экскурсии, совместные просмотры любимых фильмов, выступления местных поэтов и коллективов художественной самодеятельности, <text:span text:style-name="T2">веселые дружеские посиделки.</text:span> Здесь пожилые люди могут поднять себе настроение и по-настоящему расслабиться, отрешившись от серых будней. </text:p>
      <text:p text:style-name="Text_20_body">«Социальный фонд тесно общается с людьми старшего поколения и, как никто другой, знает их заботы и потребности. Общение со сверстниками помогает пожилым людям сохранить оптимизм и бодрость духа», - подчеркнула директор Филиала Людмила Тарасова.</text:p>
      <text:p text:style-name="Text_20_body"><text:line-break/></text:p>
      <text:p text:style-name="Text_20_body">Адрес страницы: <text:a xlink:type="simple" xlink:href="http://strogino.mos.ru/presscenter/news/detail/11747540.html" office:name=""><text:span text:style-name="Definition">http://strogino.mos.ru/presscenter/news/detail/11747540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7T03:57:21Z</meta:creation-date>
    <dc:date>2023-08-07T03:57:21Z</dc:date>
  </office:meta>
</office:document-meta>
</file>