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держан-четвёртый-подельник-подозреваемого-в-убийстве-из-строгина"/>Задержан четвёртый подельник подозреваемого в убийстве из Строгина<text:bookmark-end text:name="задержан-четвёртый-подельник-подозреваемого-в-убийстве-из-строгина"/></text:h>
      <text:p text:style-name="First_20_paragraph">19.08.2021</text:p>
      <text:p text:style-name="Text_20_body"><text:line-break/>Четвертый участник побега из изолятора временного содержания в Истре Александр Бутнару задержан. Мужчина сотрудничает со следствием и дает показания. Об этом сообщили СМИ.</text:p>
      <text:p text:style-name="Text_20_body">В настоящий момент на свободе остается только Александр Мавриди, который обвиняется в убийстве главы компании «Мясная империя» Владимира Маругова. Отметим, что беглец проживал в квартире в Строгине, где некоторое время удерживал известного адвоката Алексея Завгороднего. По версии следствия, адвокат должен был переписать на Мавриди недвижимость.</text:p>
      <text:p text:style-name="Text_20_body">Побег пяти арестантов из ИВС в Истре произошел в ночь на 6 августа. Среди сбежавших 50-летний Мавриди, а также четверо выходцев из Молдавии, которые подозреваются в кражах. Трое из них были задержаны, еще один сдался полиции.</text:p>
      <text:p text:style-name="Text_20_body"><text:line-break/></text:p>
      <text:p text:style-name="Text_20_body">Адрес страницы: <text:a xlink:type="simple" xlink:href="http://strogino.mos.ru/presscenter/news/detail/10191908.html" office:name=""><text:span text:style-name="Definition">http://strogino.mos.ru/presscenter/news/detail/10191908.html</text:span></text:a></text:p>
      <text:p text:style-name="Text_20_body"><text:a xlink:type="simple" xlink:href="http://strogino.mos.ru" office:name=""><text:span text:style-name="Definition">Управа района Строг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15:22:14Z</meta:creation-date>
    <dc:date>2023-06-03T15:22:14Z</dc:date>
  </office:meta>
</office:document-meta>
</file>