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обники-сбежавшего-заключенного-из-строгина-задержаны"/>Пособники сбежавшего заключенного из Строгина задержаны<text:bookmark-end text:name="пособники-сбежавшего-заключенного-из-строгина-задержаны"/></text:h>
      <text:p text:style-name="First_20_paragraph">16.08.2021</text:p>
      <text:p text:style-name="Text_20_body"><text:line-break/>Двое пособников побега пятерых заключённых из изолятора в Истре были задержаны сегодня. Среди бежавших — подозреваемый в убийстве Александр Мавриди, проживавший в Строгине. Об этом сообщают СМИ.</text:p>
      <text:p text:style-name="Text_20_body">Как выяснили следователи, бежавшие из Истры заключённые направились в Лобню к знакомому. Тот снабдил их деньгами, мобильным телефоном и предметами первой необходимости. После чего трое беглецов отправились в Подольск, связавшись с ещё одним знакомым, который сыграл роль перевозчика.</text:p>
      <text:p text:style-name="Text_20_body">Вчера появилась информация о задержании двух подозреваемых в квартире в Подольске. Третий беглец сдался полиции. Мавриди и другой заключенный Бутнару продолжают оставаться на свободе. Их поиски продолжаются.</text:p>
      <text:p text:style-name="Text_20_body"><text:line-break/></text:p>
      <text:p text:style-name="Text_20_body">Адрес страницы: <text:a xlink:type="simple" xlink:href="http://strogino.mos.ru/presscenter/news/detail/10182008.html" office:name=""><text:span text:style-name="Definition">http://strogino.mos.ru/presscenter/news/detail/10182008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2T02:26:35Z</meta:creation-date>
    <dc:date>2024-01-12T02:26:35Z</dc:date>
  </office:meta>
</office:document-meta>
</file>